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number-columns-repeated="16384" table:default-cell-style-name="ce1"/>
        <table:table-row table:number-rows-repeated="2" table:style-name="ro1">
          <table:table-cell office:value-type="string" table:style-name="ce1">
            <text:p>dasdsa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dsa</text:p>
          </table:table-cell>
          <table:table-cell table:number-columns-repeated="16383"/>
        </table:table-row>
        <table:table-row table:number-rows-repeated="1048573" table:style-name="ro1">
          <table:table-cell table:number-columns-repeated="16384"/>
        </table:table-row>
      </table:table>
      <table:table table:name="Arkusz2" table:style-name="ta1">
        <table:table-column table:style-name="co1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Arkusz3" table:style-name="ta1">
        <table:table-column table:style-name="co1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dmin</meta:initial-creator>
    <dc:creator>admin</dc:creator>
    <meta:creation-date>2026-09-03T11:05:00Z</meta:creation-date>
    <dc:date>2026-09-03T11:05:45Z</dc:date>
  </office:meta>
</office:document-meta>
</file>