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ny" style:master-page-name="MP0" style:family="paragraph">
      <style:paragraph-properties fo:break-before="page"/>
    </style:style>
  </office:automatic-styles>
  <office:body>
    <office:text text:use-soft-page-breaks="true">
      <text:p text:style-name="P1">fsdfdsf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dmin</meta:initial-creator>
    <dc:creator>admin</dc:creator>
    <meta:creation-date>2026-09-03T11:04:00Z</meta:creation-date>
    <dc:date>2026-09-03T11:04:00Z</dc:date>
    <meta:print-date>2026-09-03T11:0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" meta:character-count="7" meta:row-count="1" meta:non-whitespace-character-count="7"/>
  </office:meta>
</office:document-meta>
</file>